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_20__28_user_29_">
      <style:paragraph-properties fo:text-align="justify" style:justify-single-word="false" fo:break-before="page"/>
      <style:text-properties officeooo:paragraph-rsid="0012df74"/>
    </style:style>
    <style:style style:name="P2" style:family="paragraph" style:parent-style-name="Standard_20__28_user_29_">
      <style:paragraph-properties fo:text-align="center" style:justify-single-word="false"/>
      <style:text-properties officeooo:paragraph-rsid="0012df74"/>
    </style:style>
    <style:style style:name="P3" style:family="paragraph" style:parent-style-name="Standard_20__28_user_29_">
      <style:paragraph-properties fo:text-align="justify" style:justify-single-word="false"/>
      <style:text-properties officeooo:paragraph-rsid="0012df74"/>
    </style:style>
    <style:style style:name="P4" style:family="paragraph" style:parent-style-name="Standard_20__28_user_29_" style:list-style-name="WW8Num2">
      <style:paragraph-properties fo:text-align="justify" style:justify-single-word="false"/>
      <style:text-properties fo:color="#000000" loext:opacity="100%" officeooo:paragraph-rsid="0012df74"/>
    </style:style>
    <style:style style:name="P5" style:family="paragraph" style:parent-style-name="Standard_20__28_user_29_">
      <style:paragraph-properties fo:margin-top="0cm" fo:margin-bottom="0.282cm" style:contextual-spacing="false" fo:text-align="justify" style:justify-single-word="false"/>
      <style:text-properties officeooo:paragraph-rsid="0012df74"/>
    </style:style>
    <style:style style:name="T1" style:family="text">
      <style:text-properties style:text-position="super 58%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style:text-position="super 58%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łącznik Nr 2 do Regulaminu</text:p>
      <text:p text:style-name="P2">UMOWA NAJMU Nr</text:p>
      <text:p text:style-name="P3">zawarta w dniu…………………………….2026 r. pomiędzy</text:p>
      <text:p text:style-name="P3">Gminą Nowa Sól - Miasto zwaną dalej „Wynajmującym”, reprezentowaną</text:p>
      <text:p text:style-name="P3">przez:</text:p>
      <text:p text:style-name="P3">…………………………………………………………………………………………………………………………………….</text:p>
      <text:p text:style-name="P3"/>
      <text:p text:style-name="P3">……………………………………………………………………………………………………………………………………….</text:p>
      <text:p text:style-name="P3">a</text:p>
      <text:p text:style-name="P3">……………………….. prowadzącym działalność gospodarczą pod firmą ……………. z siedzibą przy ……………………………….., wpisanym do centralnej ewidencji działalności gospodarczej / wpisanym do Krajowego Rejestru Sadowego przez …………….. pod nr KRS …………………………</text:p>
      <text:p text:style-name="P3">posiadającym NIP ………………………, REGON ………………………, zwanym dalej „Najemcą”,</text:p>
      <text:p text:style-name="P3">reprezentowanym/ą przez:</text:p>
      <text:p text:style-name="P3">…………………………………………..</text:p>
      <text:p text:style-name="P3">została zawarta „Umowa” o następującej treści:</text:p>
      <text:p text:style-name="P2">§ 1</text:p>
      <text:p text:style-name="P3">1. Wynajmujący oddaje Najemcy do używania lokal o powierzchni 48,44m<text:span text:style-name="T1">2</text:span> – pomniejszonej <text:line-break/>o powierzchnię pom. kotłowni znajdujący się na parterze w budynku dworca kolejowego przy ul. Towarowej 2 w Nowej Soli, zwany dalej „lokalem” w celu prowadzenia sprzedaży produktów gastronomicznych.</text:p>
      <text:p text:style-name="P3">2. <text:span text:style-name="T2">Wynajmujący oświadcz, że jest najemcą lokal o powierzchni 48,44m</text:span><text:span text:style-name="T3">2</text:span><text:span text:style-name="T2"> – pomniejszonej <text:line-break/>o powierzchnię pom. kotłowni znajdujący się na parterze w budynku dworca kolejowego przy ul. Towarowej 2 w Nowej Soli i posiada zgodę właściciela lokalu tj. POLSKIE KOLEJE PAŃSTWOWE S.A. z siedzibą w Warszawie na podnajem na podstawie aneksu nr 4 do umowy najmu nr 18_KNPo8.6123.31.2016.EŻ/1 z dnia 28 września 2016 r.</text:span></text:p>
      <text:p text:style-name="P3">3. Wynajmujący zobowiązuje się wobec Najemcy do zapewnienia dostępu do najmowanego lokalu oraz do zapewnienia świadczeń dodatkowych w zakresie korzystania z:</text:p>
      <text:p text:style-name="P3">1) dostawy energii elektrycznej;</text:p>
      <text:p text:style-name="P3">2) dostawy ciepła na potrzeby centralnego ogrzewania;</text:p>
      <text:p text:style-name="P3">3) dostawy wody.</text:p>
      <text:p text:style-name="P3">3. Wynajmujący oświadcza, że lokal i jego wyposażenie znajdują się w należytym stanie technicznym.</text:p>
      <text:p text:style-name="P3"/>
      <text:p text:style-name="P2">§ 2</text:p>
      <text:p text:style-name="P3">1. <text:s/>Najemca oświadcza, że jest mu znany stan techniczny lokalu oraz wyposażenia i nie zgłasza do nich żadnych zastrzeżeń oraz że nie będą zgłaszane w trakcie trwania stosunku najmu roszczenia wobec Wynajmującego z tytułu nakładów poniesionych na zagospodarowanie lokalu w celu rozpoczęcia działalności.</text:p>
      <text:p text:style-name="P3"><text:soft-page-break/></text:p>
      <text:p text:style-name="P2">§ 3</text:p>
      <text:p text:style-name="P3">1. W ramach umowy Najemca:</text:p>
      <text:p text:style-name="P3">1) zobowiązuje się używać lokal wraz z wyposażeniem z przeznaczeniem na prowadzenie sprzedaży produktów gastronomicznych na terenie dworca kolejowego przy ul. Towarowej 2 w Nowej Soli,</text:p>
      <text:p text:style-name="P3">2) nie może oddawać lokalu ani jego części oraz wyposażenia w podnajem ani użyczenie lub dzierżawę;</text:p>
      <text:p text:style-name="P3">3) swoją działalnością nie może powodować zakłóceń oraz ograniczeń działalności innych użytkowników budynku;</text:p>
      <text:p text:style-name="P3">4) ponosi pełną odpowiedzialność za skutki niewłaściwego korzystania z lokalu, instalacji technicznych</text:p>
      <text:p text:style-name="P3">i wyposażenia oraz z części budynku należących do wspólnego użytkowania;</text:p>
      <text:p text:style-name="P3">5) zobowiązuje się do:</text:p>
      <text:p text:style-name="P3">a) przestrzegania przepisów bezpieczeństwa (p.poż., BHP), sanitarnych i porządkowych zawartych <text:line-break/>w ogólnie obowiązujących przepisach prawa,</text:p>
      <text:p text:style-name="P3">b) informowania Wynajmującego o awariach instalacji należących do Wynajmującego, pożarze oraz</text:p>
      <text:p text:style-name="P3">uszkodzeniach w przedmiocie najmu, a także natychmiastowego podejmowania niezbędnych działań celem uniknięcia powstania dalszych szkód,</text:p>
      <text:p text:style-name="P3">c) naprawienia wszelkich szkód powstałych z winy Najemcy, według wyboru Wynajmującego, bądź przez przywrócenie stanu poprzedniego, bądź przez zapłatę odpowiedniej sumy pieniężnej,</text:p>
      <text:p text:style-name="P3">d) zawarcia polisy ubezpieczeniowej OC w zakresie prowadzonej działalności; Najemca przedstawi stosowną polisę stanowiącą Załącznik Nr 1 do Umowy przed podpisaniem Umowy,</text:p>
      <text:p text:style-name="P3">e) kontynuowania ubezpieczenia, o którym mowa w lit. d) przez cały okres obowiązywania Umowy,</text:p>
      <text:p text:style-name="P3">f) w przypadku, gdy okres ubezpieczenia upływa wcześniej niż termin zakończenia realizacji Umowy, Najemca zobowiązuje się przedłożyć Wynajmującemu, nie później niż do ostatniego dnia obowiązywania ubezpieczenia, kopię dowodu jego przedłużenia,</text:p>
      <text:p text:style-name="P3">g) w przypadku niedostarczenia potwierdzenia posiadania aktualnej polisy ubezpieczenia Wynajmujący naliczy kary umowne, o których mowa w § 6 ust. 5.</text:p>
      <text:p text:style-name="P3">6. Najemca może korzystać z lokalu 7 dni w tygodniu w godzinach 6.30 – 22.00 Wynajmujący może wyrazić zgodę na okresowe odstąpienie od postanowień zdania pierwszego pod warunkiem, że Najemca wystąpi do Wynajmującego z co najmniej 3 dniowym wyprzedzeniem z pisemnym wnioskiem o zmianę godzin lub zamknięcie lokalu w określonym dniu/dniach, a po uzyskaniu zgody zamieści w sposób wskazany przez Wynajmującego informacje o takich zmianach w budynku Wynajmującego.</text:p>
      <text:p text:style-name="P3">7. Lokal będzie zdawany przez Najemcę pracownikowi Wynajmującego o którym mowa w § 6 ust. 11 lub innemu wyznaczonemu pracownikowi Wynajmującego.</text:p>
      <text:p text:style-name="P3">8. Wynajmujący nie ponosi odpowiedzialności za rzeczy pozostawione przez Najemcę w lokalu,</text:p>
      <text:p text:style-name="P3"/>
      <text:p text:style-name="P2">§ 4</text:p>
      <text:p text:style-name="P3">W ramach Umowy Wynajmujący:</text:p>
      <text:p text:style-name="P3"><text:soft-page-break/>1) zobowiązuje się dbać o prawidłowy stan instalacji technicznych w lokalu stanowiących wyposażenie budynku;</text:p>
      <text:p text:style-name="P3">2) zapewni warunki dla dostawy energii elektrycznej do lokalu oraz centralne ogrzewanie;</text:p>
      <text:p text:style-name="P3">3) umożliwi dostęp do lokalu uprawnionym osobom Najemcy, w celach związanych z obsługą <text:line-break/>i prowadzeniem działalności gastronomicznej.</text:p>
      <text:p text:style-name="P2">§ 5</text:p>
      <text:p text:style-name="P3">1. Miesięczna stawka czynszu za najem lokalu wraz z wyposażeniem wynosi 6.30 zł netto za 1m<text:span text:style-name="T1">2</text:span> najmowanej powierzchni,</text:p>
      <text:p text:style-name="P3">2. Miesięczny czynsz za najem będzie płatny z góry w terminie do 20-go dnia roboczego każdego miesiąca na rachunek Wynajmującego w PKO Bank Polski S.A. <text:s/>nr konta 62 1020 5402 0000 0302 0365 3466.</text:p>
      <text:p text:style-name="P3">3. Wysokość czynszu za miesiąc, w którym została zawarta Umowa, będzie naliczona proporcjonalnie począwszy od dnia przekazania lokalu.</text:p>
      <text:p text:style-name="P3">4. Strony ustalają, iż z początkiem każdego roku kalendarzowego obowiązywania Umowy, stawka czynszu najmu lokalu zostanie poddana obowiązkowej waloryzacji na podstawie średniorocznego wskaźnika wzrostu cen towarów i usług ogłaszanego przez Prezesa GUS.</text:p>
      <text:p text:style-name="P3">5. Wynajmujący poinformuje Najemcę pocztą elektroniczną na adres mailowy wskazany w § 6 ust. 9 Umowy o nowej wysokości czynszu. Zmiana stawki czynszu w drodze waloryzacji nie wymaga sporządzania aneksu do umowy. Nowa stawka będzie obowiązywała od pierwszego dnia miesiąca następującego po dokonaniu waloryzacji.</text:p>
      <text:p text:style-name="P2">§ 6</text:p>
      <text:p text:style-name="P3">1. Działalność gastronomiczną Najemca zobowiązuje się prowadzić własnym staraniem i na własny koszt oraz ponosi pełną odpowiedzialność z tego tytułu wynikającą z przepisów obowiązującego prawa.</text:p>
      <text:p text:style-name="P3">2. Najemca zobowiązuje się do:</text:p>
      <text:p text:style-name="P3">1) rozpoczęcia sprzedaży produktów gastronomicznych w terminie do 30 dni roboczych licząc od dnia przekazania lokalu,</text:p>
      <text:p text:style-name="P3">2) wykonywania obowiązków wynikających z prowadzenia działalności gastronomicznej określonych przepisami sanitarno-higienicznymi;</text:p>
      <text:p text:style-name="P3">3) przedstawienia Wynajmującemu zezwolenia na prowadzenie działalności gastronomicznej najpóźniej w dniu przekazywania lokalu Najemcy.</text:p>
      <text:p text:style-name="P3">3. Najemca może na własny koszt doposażyć lokal w sprzęt i urządzenia niezbędne do prowadzenia działalności zgodnie z wymogami sanitarnymi i technologicznymi. Doposażenie lokalu pozostaje własnością Najemcy.</text:p>
      <text:p text:style-name="P3">4. W przypadku niedotrzymania terminu, o którym mowa w ust. 2 pkt 1), Najemca zapłaci Wynajmującemu karę umowną w wysokości 100,00 zł za każdy rozpoczęty dzień zwłoki,</text:p>
      <text:p text:style-name="P3">5. W przypadku niedostarczenia do Wynajmującego kopii potwierdzenia posiadania aktualnej polisy</text:p>
      <text:p text:style-name="P3">ubezpieczeniowej OC, zgodnie z § 3 ust. 1 pkt 5 lit. e) Najemca zapłaci Wynajmującemu karę umowną w wysokości 100,00 zł za każdy rozpoczęty dzień opóźnienia,</text:p>
      <text:p text:style-name="P3">6. Za odstąpienie Wynajmującego od Umowy lub rozwiązanie Umowy przez Wynajmującego <text:line-break/>z przyczyn leżących po stronie Najemcy, Najemca zapłaci Wynajmującemu karę umowną w wysokości 1.000,00 zł.</text:p>
      <text:p text:style-name="P3"><text:soft-page-break/>7. Za odstąpienie Najemcy od Umowy lub rozwiązanie Umowy przez Najemcę z przyczyn leżących po jego stronie, Najemca zapłaci Wynajmującemu karę umowną w wysokości 1.000,00 zł.</text:p>
      <text:p text:style-name="P3">8. Wynajmujący zastrzega sobie prawo do odszkodowania uzupełniającego, przewyższającego wysokość kar umownych do wysokości rzeczywiście poniesionej szkody wyrządzonej przez Najemcę lub osoby, którymi realizuje Umowę.</text:p>
      <text:p text:style-name="P3">9. Osobami odpowiedzialnymi za wykonywanie obowiązków wynikających z realizacji Umowy są:</text:p>
      <text:p text:style-name="P3">ze strony Najemcy - (imię, nazwisko, adres e-mail, numer telefonu)</text:p>
      <text:p text:style-name="P3">ze strony Wynajmującego - (imię, nazwisko, adres e-mail, numer telefonu)</text:p>
      <text:p text:style-name="P3">Strony mają prawo do zmiany ww. osób w każdym czasie trwania Umowy, informując o tym drugą stronę pocztą elektroniczną lub pisemnie bez konieczności sporządzania aneksu do Umowy.</text:p>
      <text:p text:style-name="P3"/>
      <text:p text:style-name="P2">§ 7</text:p>
      <text:p text:style-name="P3">1. Umowa zostaje zawarta na czas określony od dnia zawarcia Umowy do dnia 31 grudnia 2028 r., <text:line-break/></text:p>
      <text:p text:style-name="P3">2. W dniu ustania Umowy z jakiejkolwiek przyczyny Najemca zobowiązuje się opuścić lokal oraz zwrócić go Wynajmującemu w stanie niepogorszonym wraz z wyposażeniem będącym własnością Wynajmującego, jednakże nie ponosi odpowiedzialności za zużycie będące następstwem prawidłowej eksploatacji.</text:p>
      <text:p text:style-name="P3">3. <text:span text:style-name="T2">Każda ze Stron może wypowiedzieć Umowę z zachowaniem miesięcznego okresu wypowiedzenia, liczonego od pierwszego dnia miesiąca następującego po miesiącu, w którym nastąpiło wypowiedzenie w przypadku:</text:span></text:p>
      <text:list text:style-name="WW8Num2">
        <text:list-item>
          <text:p text:style-name="P4" loext:marker-style-name="T2">zmiany przeznaczenie Lokalu,</text:p>
        </text:list-item>
        <text:list-item>
          <text:p text:style-name="P4">wypowiedzenie Wynajmującemu przez POLSKIE KOLEJE PAŃSTWOWE S.A. z siedzibą w Warszawie umowy najmu nr 18_KNPo8.6123.31.2016.EŻ/1 z dnia 28 września 2016 r.</text:p>
        </text:list-item>
      </text:list>
      <text:p text:style-name="P3">4. Dopuszcza się rozwiązanie Umowy w każdym terminie za porozumieniem stron sporządzonym <text:line-break/>w formie pisemnej pod rygorem nieważności.</text:p>
      <text:p text:style-name="P3">5. Wypowiedzenie Umowy przez Wynajmującego w trybie natychmiastowym bez zachowania okresu wypowiedzenia może nastąpić w przypadku:</text:p>
      <text:p text:style-name="P3">1) jeżeli Najemca lokalu opóźnia się z zapłatą czynszu za dwa pełne okresy płatności, pomimo uprzedniego powiadomienia Najemcy na piśmie, w którym Wynajmujący wyznaczył Najemcy dodatkowy miesięczny termin do zapłaty zaległego czynszu wraz z należnymi odsetkami;</text:p>
      <text:p text:style-name="P3">2) naruszania przez Najemcę warunków Umowy, pomimo pisemnego upomnienia i upływu terminu wyznaczonego przez Wynajmującego na przywrócenie stanu zgodnego z warunkami Umowy;</text:p>
      <text:p text:style-name="P3">3) stwierdzenia niezgodnego z Umową korzystania przez Najemcę z lokalu oraz wyposażenia.</text:p>
      <text:p text:style-name="P3">6. Dopuszcza się zawarcie aneksu umożliwiającego przedłużenie terminu trwania Umowy o którym mowa w ust. 1.</text:p>
      <text:p text:style-name="P2">§ 8</text:p>
      <text:p text:style-name="P3">1. Celem realizacji Umowy Strony udostępniają sobie wzajemnie dane osobowe koordynatorów Umowy oraz innych osób realizujących Umowę, w zakresie:</text:p>
      <text:p text:style-name="P3"><text:soft-page-break/>1) Najemca: imię, nazwisko, adres, telefon, adres e-mail, numer NIP, REGON osoby (osób) określonych jako Najemca, imię i nazwisko osoby reprezentującej, imiona i nazwiska pracowników, numery telefonów pracowników, adresy e-mail pracowników, stanowisko/pełniona funkcja, którzy będą koordynować realizację Umowy oraz ewentualnie dane umieszczone na udostępnionej polisie, oraz dane umieszczone w umowie spółki cywilnej i w pełnomocnictwie – w przypadku umocowania pełnomocnika do złożenia oferty lub zawarcia umowy;</text:p>
      <text:p text:style-name="P3">2) Wynajmujący: imiona i nazwiska, numery telefonów, adresy e-mail, stanowisko/pełniona funkcja pracowników, którzy będą koordynować realizację Umowy.</text:p>
      <text:p text:style-name="P3">2. Z momentem udostępnienia danych Strona otrzymującą dane staje się ich niezależnym administratorem w rozumieniu rozporządzenia Parlamentu Europejskiego i Rady (UE) 2016/679 z 27 kwietnia 2016 r. w sprawie ochrony osób fizycznych w związku z przetwarzaniem danych osobowych i w sprawie swobodnego przepływu takich danych oraz uchylenia dyrektywy 95/46/WE (ogólne rozporządzenie o ochronie danych) (dalej RODO).</text:p>
      <text:p text:style-name="P3">3. Każda ze Stron oświadcza, że:</text:p>
      <text:p text:style-name="P3">1) jest administratorem danych będących przedmiotem udostępnienia oraz posiada podstawę prawną do ich udostępnienia;</text:p>
      <text:p text:style-name="P3">2) będzie przetwarzała udostępnione dane osobowe wyłącznie w celu realizacji Umowy i zgodnie <text:line-break/>z obowiązującymi przepisami prawa, w tym przepisami RODO;</text:p>
      <text:p text:style-name="P3">3) udostępnienie danych zostanie zrealizowane z zachowaniem najwyższych standardów bezpieczeństwa oraz z zapewnieniem przestrzegania zasad określonych w RODO.</text:p>
      <text:p text:style-name="P3">4. Najemca oświadcza, iż przekazał klauzulę informacyjną Wynajmującego osobom reprezentującym go lub innym osobom realizującym Umowę (obowiązek informacyjny przewidziany w art. 14 RODO). Najemca zobowiązuje się, że w przypadku wyznaczenia lub wskazania do działania przy wykonywaniu Umowy dodatkowych osób, najpóźniej wraz z przekazaniem Wynajmującemu danych osobowych tych osób, zrealizować obowiązki informacyjne w trybie art. 14 RODO.</text:p>
      <text:p text:style-name="P3">5. Najemca zobowiązany jest do wypełnienia obowiązku informacyjnego, o którym mowa w art. 13 i 14 RODO, wobec Wynajmującego oraz osób, których dane zostały mu udostępnione.</text:p>
      <text:p text:style-name="P2">§ 9</text:p>
      <text:p text:style-name="P3">1. W przypadku powierzenia przetwarzania danych osobowych Strony zawrą umowę powierzenia przetwarzania danych osobowych zgodną z Decyzją Wykonawczą Komisji (UE) 2021/915 z dnia 4 czerwca 2021 r. w sprawie standardowych klauzul umownych między administratorami a podmiotami przetwarzającymi na podstawie art. 28 ust. 7 rozporządzenia Parlamentu Europejskiego i Rady (UE) 2016/679 oraz art. 29 ust. 7 rozporządzenia Parlamentu Europejskiego i Rady (UE) 2018/1725.</text:p>
      <text:p text:style-name="P3">2. W przypadku zmiany zakresu powierzonych danych osobowych, Strony podpiszą aneks do umowy powierzenia, o której mowa w ust. 1. Zmiana zakresu umowy powierzenia nie stanowi zmiany zapisów niniejszej Umowy.</text:p>
      <text:p text:style-name="P2">§ 10</text:p>
      <text:p text:style-name="P3">1. W sprawach nieuregulowanych niniejszą umową mają zastosowanie przepisy Kodeksu cywilnego, oraz uregulowania Regulaminu konkursu ofert.</text:p>
      <text:p text:style-name="P3">2. Przez dni robocze rozumie się dni od poniedziałku do piątku, z wyłączeniem dni ustawowo wolnych od pracy.</text:p>
      <text:p text:style-name="P3">3. Wszelkie oświadczenia, zawiadomienia oraz zgłoszenia dokonywane przez Strony, a wynikające z postanowień Umowy, winny być dokonywane wyłącznie w formie pisemnej lub pocztą elektroniczną, chyba, <text:soft-page-break/>że umowa stanowi inaczej. Oświadczenia, zawiadomienia oraz zgłoszenia dokonane w innej formie nie wywołują skutków prawnych ani faktycznych. Za termin przekazania przyjmuje się datę potwierdzenia odbioru dla formy pisemnej i elektronicznej.</text:p>
      <text:p text:style-name="P3">4. Wszelkie oświadczenia, zawiadomienia oraz zgłoszenia określone Umową powinny być składane <text:line-break/>i dokonywane na następujące adresy:</text:p>
      <text:p text:style-name="P3">1) do Najemcy: …………………………..</text:p>
      <text:p text:style-name="P3">2) do Wynajmującego: Urząd Miejski w Nowej Soli ul. Marszałka Józefa Piłsudskiego 12, 67-100 Nowa Sól,</text:p>
      <text:p text:style-name="P3">4. Strona, która zmieniła adres lub inne dane identyfikacyjne, jest zobowiązana poinformować o tym drugą Stronę w formie pisemnej, pod rygorem uznania doręczenia oświadczenia, zawiadomienia oraz zgłoszenia na poprzedni adres Strony za dokonane prawidłowo.</text:p>
      <text:p text:style-name="P3">5. Załączniki do Umowy:</text:p>
      <text:p text:style-name="P3">1) Załącznik Nr 1 - kopia polisy OC Najemcy,</text:p>
      <text:p text:style-name="P3">2) Załącznik Nr 2 - Oferta Najemcy,</text:p>
      <text:p text:style-name="P3">3) Załącznik Nr 3 - Regulamin konkursu ofert.</text:p>
      <text:p text:style-name="P3">5. Umowa została sporządzona w trzech jednobrzmiących egzemplarzach, jednym dla Najemcy <text:line-break/>i dwóch dla Wynajmującego.</text:p>
      <text:p text:style-name="P3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Standard_20__28_user_29_" style:display-name="Standard (user)" style:family="paragraph">
      <style:paragraph-properties fo:margin-top="0cm" fo:margin-bottom="0.282cm" style:contextual-spacing="false" fo:line-height="105%" fo:orphans="2" fo:widows="2" fo:hyphenation-ladder-count="no-limit" fo:hyphenation-keep="auto" loext:hyphenation-keep-type="column" style:vertical-align="baseline" style:writing-mode="lr-tb"/>
      <style:text-properties style:use-window-font-color="true" loext:opacity="0%" style:font-name="Calibri" fo:font-family="Calibri" style:font-family-generic="swiss" style:font-pitch="variable" fo:font-size="11pt" fo:language="pl" fo:country="PL" style:letter-kerning="true" style:font-name-asian="Calibri" style:font-family-asian="Calibri" style:font-family-generic-asian="swiss" style:font-pitch-asian="variable" style:font-size-asian="11pt" style:language-asian="zh" style:country-asian="CN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 text:consecutive-numbering="true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0T12:51:21.692372200</meta:creation-date>
    <dc:date>2026-08-10T12:51:39.568582200</dc:date>
    <meta:editing-duration>PT17S</meta:editing-duration>
    <meta:editing-cycles>1</meta:editing-cycles>
    <meta:document-statistic meta:table-count="0" meta:image-count="0" meta:object-count="0" meta:page-count="6" meta:paragraph-count="109" meta:word-count="1929" meta:character-count="14179" meta:non-whitespace-character-count="12344"/>
    <meta:generator>LibreOffice/25.2.4.2$Windows_X86_64 LibreOffice_project/508ff62361999404a9d3590fe47df713b5888744</meta:generator>
  </office:meta>
</office:document-meta>
</file>